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Voetbalveld van de Montessorischool Loenersloot - Spooktocht Loenersloot op d.d. 17-10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Spooktocht Loenersloot op d.d. 17-10-2026  op de locatie Voetbalveld van de Montessorischool Loenersloot.</text:p>
            <text:p text:style-name="common-al">Datum besluit: 12 augustus 2026</text:p>
            <text:p text:style-name="common-al">Zaaknummer: Z2026-00001745</text:p>
            <text:p text:style-name="common-al">U kunt bezwaar maken tot en met 23 september 2026</text:p>
            <text:p text:style-name="common-al">
            <text:span text:style-name="nadrukvet">Inzien</text:span>
          </text:p>
            <text:p text:style-name="common-al">U kunt de documenten met zaaknummer Z2026-00001745 tot 23 september 2026 inzien. Dit kan via de knop 'Bekijk documenten' aan de linkerkant van deze pagina, onder het kopje 'Extra informatie'. U kunt ook de link jeleefomgeving.nl/inzien/823214527/0c70426a-93b3-4887-95a4-e29a48fc25c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3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63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745</meta:user-defined>
    <meta:user-defined meta:name="DCTERMS.abstract">Betreft: Besluit op locatie Voetbalveld van de Montessorischool Loenersloot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Voetbalveld van de Montessorischool Loenersloot - Spooktocht Loenersloot op d.d. 17-10-2026</meta:user-defined>
    <meta:user-defined meta:name="OVERHEIDop.datumEindeReactietermijn">2026-09-23</meta:user-defined>
    <meta:user-defined meta:name="OVERHEIDop.terinzageleggingBG">https://jeleefomgeving.nl/inzien/823214527/0c70426a-93b3-4887-95a4-e29a48fc25cc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37</meta:user-defined>
    <meta:user-defined meta:name="OVERHEIDop.GmbID/DC.identifier">gmb-2026-386337</meta:user-defined>
    <meta:user-defined meta:name="OVERHEIDop.versieInformatie"/>
  </office:meta>
</office:document-meta>
</file>