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bouwcontainer van 14-8 t/m 5-9 2026, Vestastraat 63, 1829 XP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estastraat 63, 1829 XP Oudorp<text:span text:style-name="nadrukvet">; </text:span>het plaatsen van een bouwcontainer van 14-8 t/m 5-9 2026</text:p>
            <text:p text:style-name="common-al">
            
          </text:p>
            <text:p text:style-name="common-al">Datum ontvangst: 10-08-2026</text:p>
            <text:p text:style-name="common-al">Zaaknummer: 0000139966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3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666</meta:user-defined>
    <dc:language>nl</dc:language>
    <meta:user-defined meta:name="OVERHEIDop.locatietype/OVERHEIDop.gebiedsmarkering">Punt</meta:user-defined>
    <meta:user-defined meta:name="DC.title">Omgevingsvergunning aangevraagd: het plaatsen van een bouwcontainer van 14-8 t/m 5-9 2026, Vestastraat 63, 1829 XP Ou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32</meta:user-defined>
    <meta:user-defined meta:name="OVERHEIDop.GmbID/DC.identifier">gmb-2026-386332</meta:user-defined>
    <meta:user-defined meta:name="OVERHEIDop.versieInformatie"/>
  </office:meta>
</office:document-meta>
</file>