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het realiseren van 8 appartementen en een parkeergarage - Noordkade 44-45 9203CE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Noordkade 44-45 9203CE Drachten, het realiseren van 8 appartementen en een parkeergarage, Z2026-00001894, datum bekendmaking: 12 augustus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863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94</meta:user-defined>
    <meta:user-defined meta:name="DCTERMS.abstract">Verlenging beslistermijn, het realiseren van 8 appartementen en een parkeergarage, Noordkade 44-45 9203CE Drachten, zaaknummer: Z2026-00001894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het realiseren van 8 appartementen en een parkeergarage - Noordkade 44-45 9203CE Dracht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24</meta:user-defined>
    <meta:user-defined meta:name="OVERHEIDop.GmbID/DC.identifier">gmb-2026-386324</meta:user-defined>
    <meta:user-defined meta:name="OVERHEIDop.versieInformatie"/>
  </office:meta>
</office:document-meta>
</file>