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mbtshalve uitschrijvingen uit de Basisregistratie personen (BRP)</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pan text:style-name="nadrukvet">Kennisgeving</text:span>
          </text:p>
            <text:p text:style-name="al">Burgemeester en wethouders geven kennis van het feit dat onderstaande personen met onbekende bestemming zijn vertrokken van het adres waarop zij in Breda staan ingeschreven. Als gevolg hiervan hebben burgemeester en wethouders, met inachtneming van de geldende bepalingen uit de Wet basisregistratie personen, ambtshalve besloten tot opneming van het gegeven van vertrek van deze ingezetenen uit Nederland.</text:p>
            <text:p text:style-name="al">In onderstaande lijst is de datum van het besluit opgenomen. Het besluit is gestuurd naar het adres dat als laatste bekend is van deze personen.</text:p>
            <text:p text:style-name="al">G.M.M. de Vries, geboren 20 juli 1987, datum besluit 6 augustus 2026</text:p>
            <text:p text:style-name="al">Y. Hanouri, geboren 3 november 1996, datum besluit 6 augustus 2026</text:p>
            <text:p text:style-name="al">A. Ben Salah, geboren 24 mei 1964, datum besluit 6 augustus 2026</text:p>
            <text:p text:style-name="al">B. Dutka, geboren 19 mei 2003, datum besluit 7 augustus 2026</text:p>
            <text:p text:style-name="al">O. Rezaei, geboren 6 december 1999, datum besluit 7 augustus 2026</text:p>
            <text:p text:style-name="al">S.T. Ruseva, geboren 28 november 1991, datum besluit 10 augustus 2026</text:p>
            <text:p text:style-name="al">D.T. Dimitrov, geboren 7 juni 1992, datum besluit 10 augustus 2026</text:p>
            <text:p text:style-name="al">T.D. Dimitrov, geboren 22 juli 2022, datum besluit 10 augustus 2026</text:p>
            <text:p text:style-name="al">O. Panama, geboren 24 augustus 1996, datum besluit 10 augustus 2026</text:p>
            <text:p text:style-name="al">A.M. Gheorghe, geboren 29 december 2004, datum besluit 10 augustus 2026</text:p>
            <text:p text:style-name="al">E.C. Zamfir, geboren 27 oktober 1997, datum besluit 10 augustus 2026</text:p>
            <text:p text:style-name="al">A. Karroum, geboren 31 juli 1988, datum besluit 11 augustus 2026</text:p>
            <text:p text:style-name="al">A. Haages, geboren 4 mei 2000, datum besluit 11 augustus 2026</text:p>
            <text:p text:style-name="al">K.S. Teklu, geboren 5 november 1989, datum besluit 11 augustus 2026</text:p>
            <text:p text:style-name="al"/>
            <text:p text:style-name="al">
            <text:span text:style-name="nadrukvet">Rechtsmiddelen</text:span>
          </text:p>
            <text:p text:style-name="al">Het is voor belanghebbenden mogelijk om tegen de hierboven genoemde besluiten op grond van de Algemene wet bestuursrecht een bezwaarschrift in te dienen. Dit moet binnen zes weken na de datum van het besluit schriftelijk ingediend worden en gericht zijn aan burgemeester en wethouders van de gemeente Breda, t.a.v. Adviescommissie bezwaarschriften, Postbus 90156, 4800 RH te Breda. De datum van het besluit staat voor elke belanghebbende in bovenstaande lijst. </text:p>
            <text:p text:style-name="al">In het ondertekende bezwaarschrift moet het volgende zijn opgenomen:</text:p>
            <text:p text:style-name="al">• naam, adres, telefoonnummer en e-mailadres;</text:p>
            <text:p text:style-name="al">• de datum waarop het bezwaarschrift wordt ingediend;</text:p>
            <text:p text:style-name="al">• een omschrijving van het besluit waartegen bezwaar wordt gemaakt (nummer Gemeenteblad);</text:p>
            <text:p text:style-name="al">• de redenen waarom bezwaar wordt gemaakt.</text:p>
            <text:p text:style-name="al">Als het bezwaarschrift door iemand anders dan de belanghebbende wordt ingediend, moet een volmacht worden meegestuurd. </text:p>
            <text:p text:style-name="al">Het bezwaarschrift kan ook per elektronisch formulier worden verzonden. Dit formulier is te vinden op www.breda.nl. Daar is ook meer informatie over bezwaarschriften te lezen.</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631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1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1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Breda</meta:user-defined>
    <meta:user-defined meta:name="OVERHEID.Informatietype/DC.type">officiële publicatie</meta:user-defined>
    <meta:user-defined meta:name="OVERHEIDop.Rubriek/DC.type">overige overheidsinformatie</meta:user-defined>
    <meta:user-defined meta:name="OVERHEID.Gemeente/OVERHEID.authority">Breda</meta:user-defined>
    <meta:user-defined meta:name="OVERHEID.Gemeente/DCTERMS.publisher">Breda</meta:user-defined>
    <meta:user-defined meta:name="OVERHEID.TaxonomieBeleidsagendaDecentraal/OVERHEID.category">Recht | Burgerlijk recht</meta:user-defined>
    <dc:language>nl</dc:language>
    <meta:user-defined meta:name="OVERHEIDop.locatietype/OVERHEIDop.gebiedsmarkering">Gemeente</meta:user-defined>
    <meta:user-defined meta:name="DC.title">Ambtshalve uitschrijvingen uit de Basisregistratie personen (BRP)</meta:user-defined>
    <meta:user-defined meta:name="DCTERMS.W3CDTF/DCTERMS.available">2026-08-14</meta:user-defined>
    <meta:user-defined meta:name="DCTERMS.W3CDTF/OVERHEIDop.jaargang">2026</meta:user-defined>
    <meta:user-defined meta:name="OVERHEIDop.publicationIssue">386317</meta:user-defined>
    <meta:user-defined meta:name="OVERHEIDop.GmbID/DC.identifier">gmb-2026-386317</meta:user-defined>
    <meta:user-defined meta:name="OVERHEIDop.versieInformatie"/>
  </office:meta>
</office:document-meta>
</file>