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Clusiusstraat 2, 1504 HH Zaandam - het bouwen van een zij-aanbouw aan de bestaande woning en bouwen van dak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976 - het bouwen van een zij-aanbouw aan de bestaande woning en bouwen van dakterras -  - op de locatie Clusiusstraat 2, 1504 HH Zaandam</text:p>
            <text:p text:style-name="common-al">Aanvraag ontvangen: 06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3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976</meta:user-defined>
    <dc:language>nl</dc:language>
    <meta:user-defined meta:name="OVERHEIDop.locatietype/OVERHEIDop.gebiedsmarkering">Punt</meta:user-defined>
    <meta:user-defined meta:name="DC.title">Aanvraag omgevingsvergunning - Clusiusstraat 2, 1504 HH Zaandam - het bouwen van een zij-aanbouw aan de bestaande woning en bouwen van dakterra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08</meta:user-defined>
    <meta:user-defined meta:name="OVERHEIDop.GmbID/DC.identifier">gmb-2026-386308</meta:user-defined>
    <meta:user-defined meta:name="OVERHEIDop.versieInformatie"/>
  </office:meta>
</office:document-meta>
</file>