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een boom  aan de Sweelinckstraat 59, 8916 GS Leeuwarden (OV-2026-039176)</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kappen van een boom  aan de Sweelinckstraat 59, 8916 GS Leeuwarden. Bij ons geregistreerd onder kenmerk: OV-2026-03917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1-08-2026. De gemeente Leeuwarden neemt daarover waarschijnlijk voor 06-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630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0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0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OV-2026-039176</meta:user-defined>
    <dc:language>nl</dc:language>
    <meta:user-defined meta:name="OVERHEIDop.locatietype/OVERHEIDop.gebiedsmarkering">Punt</meta:user-defined>
    <meta:user-defined meta:name="DC.title">Aanvraag omgevingsvergunning voor het kappen van een boom  aan de Sweelinckstraat 59, 8916 GS Leeuwarden (OV-2026-039176)</meta:user-defined>
    <meta:user-defined meta:name="DCTERMS.W3CDTF/DCTERMS.available">2026-08-14</meta:user-defined>
    <meta:user-defined meta:name="DCTERMS.W3CDTF/OVERHEIDop.jaargang">2026</meta:user-defined>
    <meta:user-defined meta:name="OVERHEIDop.publicationIssue">386305</meta:user-defined>
    <meta:user-defined meta:name="OVERHEIDop.GmbID/DC.identifier">gmb-2026-386305</meta:user-defined>
    <meta:user-defined meta:name="OVERHEIDop.versieInformatie"/>
  </office:meta>
</office:document-meta>
</file>