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aashorst - Melding Besluit activiteiten leefomgeving (Bal) - Boekelsedijk 10B Vol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aashorst delen mee dat zij de volgende melding hebben ontvangen:</text:p>
            <text:p text:style-name="common-al">Voor:   Opslaan van propaan in een opslagtank</text:p>
            <text:p text:style-name="common-al">Locatie:  Boekelsedijk 10B, 5408 ND Volkel</text:p>
            <text:p text:style-name="common-al">DSO-kenmerk:  2026073001413</text:p>
            <text:p text:style-name="common-al">Zaaknummer:  Z/511986</text:p>
            <text:p text:style-name="common-al">Datum ontvangen:  30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630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986</meta:user-defined>
    <dc:language>nl</dc:language>
    <meta:user-defined meta:name="OVERHEIDop.locatietype/OVERHEIDop.gebiedsmarkering">Adres</meta:user-defined>
    <meta:user-defined meta:name="DC.title">Gemeente Maashorst - Melding Besluit activiteiten leefomgeving (Bal) - Boekelsedijk 10B Volk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04</meta:user-defined>
    <meta:user-defined meta:name="OVERHEIDop.GmbID/DC.identifier">gmb-2026-386304</meta:user-defined>
    <meta:user-defined meta:name="OVERHEIDop.versieInformatie"/>
  </office:meta>
</office:document-meta>
</file>