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Klein evenement - mevr. Darwinkel - Buurtbbq Lindelaan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APV adres, Klein evenement - mevr. Darwinkel - Buurtbbq Lindelaan, 11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63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Klein evenement - mevr. Darwinkel - Buurtbbq Lindelaan - APV adre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301</meta:user-defined>
    <meta:user-defined meta:name="OVERHEIDop.GmbID/DC.identifier">gmb-2026-386301</meta:user-defined>
    <meta:user-defined meta:name="OVERHEIDop.versieInformatie"/>
  </office:meta>
</office:document-meta>
</file>