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Klein evenement - mvr. De Winter - Buurtbbq  Deodatusplantsoen Roden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APV adres, Klein evenement - mvr. De Winter - Buurtbbq  Deodatusplantsoen Roden, 10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63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Klein evenement - mvr. De Winter - Buurtbbq  Deodatusplantsoen Roden - APV adre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300</meta:user-defined>
    <meta:user-defined meta:name="OVERHEIDop.GmbID/DC.identifier">gmb-2026-386300</meta:user-defined>
    <meta:user-defined meta:name="OVERHEIDop.versieInformatie"/>
  </office:meta>
</office:document-meta>
</file>