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logistiek centrum op de locatie Donker Duyvisweg 70 te Dordrecht zaaknummer 900369337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bouwen van een logistiek centrum op de locatie Donker Duyvisweg7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62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bouwen van een logistiek centrum op de locatie Donker Duyvisweg 70 te Dordrecht zaaknummer 9003693378</meta:user-defined>
    <meta:user-defined meta:name="DCTERMS.W3CDTF/DCTERMS.available">2026-08-14</meta:user-defined>
    <meta:user-defined meta:name="DCTERMS.W3CDTF/OVERHEIDop.jaargang">2026</meta:user-defined>
    <meta:user-defined meta:name="OVERHEIDop.publicationIssue">386298</meta:user-defined>
    <meta:user-defined meta:name="OVERHEIDop.GmbID/DC.identifier">gmb-2026-386298</meta:user-defined>
    <meta:user-defined meta:name="OVERHEIDop.versieInformatie"/>
  </office:meta>
</office:document-meta>
</file>