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Polonceaukade 40</text:p>
      <text:section text:name="zakelijke-mededeling_id1-3-2" text:style-name="zakelijke-mededeling">
        <text:section text:name="zakelijke-mededeling-tekst_id1-3-2-1" text:style-name="zakelijke-mededeling-tekst">
          <text:section text:name="tekst_id1-3-2-1-1" text:style-name="tekst">
            <text:p text:style-name="common-al">Omschrijving: kappen van vier bomen is noodzakelijk ten behoeve van de herinrichting van de openbare ruimte rondom de Gashouder, er geldt een herplantplicht</text:p>
            <text:p text:style-name="common-al">Besluit: verleend</text:p>
            <text:p text:style-name="common-al">Besluit verzonden op: 11-08-2026</text:p>
            <text:p text:style-name="common-al">Zaakadres: Polonceaukade 40</text:p>
            <text:p text:style-name="common-al">Zaaknummer: Z2026-023567</text:p>
            <text:p text:style-name="common-al">DSO-nummer: 2026052901049</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procesuitvoering.sdw@amsterdam.nl?Subject=Dossiernummer Z2026-023567" xlink:type="simple">procesuitvoering.sdw@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1-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29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9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9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3567</meta:user-defined>
    <meta:user-defined meta:name="DCTERMS.abstract">(KAP) het kappen van vier bomen is noodzakelijk ten behoeve van de herinrichting van de openbare ruimte rondom de Gashouder</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omgevingsvergunning reguliere procedure vellen van een houtopstand (kap) verleend Polonceaukade 40</meta:user-defined>
    <meta:user-defined meta:name="DCTERMS.W3CDTF/DCTERMS.available">2026-08-14</meta:user-defined>
    <meta:user-defined meta:name="DCTERMS.W3CDTF/OVERHEIDop.jaargang">2026</meta:user-defined>
    <meta:user-defined meta:name="OVERHEIDop.externeBijlage">B01 Aanvraagformulier_Geredigeerd|exb-2026-28861</meta:user-defined>
    <meta:user-defined meta:name="OVERHEIDop.externeBijlage">Z2026-023567 Omgevingsvergunning_Geredigeerd|exb-2026-28862</meta:user-defined>
    <meta:user-defined meta:name="OVERHEIDop.externeBijlage">B02 Kaplijst_Geredigeerd|exb-2026-28863</meta:user-defined>
    <meta:user-defined meta:name="OVERHEIDop.publicationIssue">386292</meta:user-defined>
    <meta:user-defined meta:name="OVERHEIDop.GmbID/DC.identifier">gmb-2026-386292</meta:user-defined>
    <meta:user-defined meta:name="OVERHEIDop.versieInformatie"/>
  </office:meta>
</office:document-meta>
</file>