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952110814i8500b05b-959f-465d-9e44-6c1f1d3a1ca9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Kea Boumanstraat 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Kea Boumanstraat 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Kea Boumanstraat 2 (parkeervaknummer 126277487652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9.77169811320753mm"><draw:image xlink:href="Pictures/Afbeelding1952110814i8500b05b-959f-465d-9e44-6c1f1d3a1ca9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Kea Boumanstraat 2 - Kea Boumanstraat 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Kea Boumanstraat 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Kea Boumanstraat 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91</meta:user-defined>
    <meta:user-defined meta:name="OVERHEIDop.GmbID/DC.identifier">gmb-2026-386291</meta:user-defined>
    <meta:user-defined meta:name="OVERHEIDop.versieInformatie"/>
  </office:meta>
</office:document-meta>
</file>