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40 woningen i.h.k.v. Ontwikkeling Nassaustraat op de locatie Ten westen van de Nassaustraat te Hardinxveld-Giessendam zaaknummer 90036188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40 woningen i.h.k.v. Ontwikkeling Nassaustraat op de locatie Ten westen van de Nassaustraat te Hardinxveld-Giessendam</text:span>
          </text:p>
            <text:p text:style-name="common-al">De gemeente Hardinxveld-Giessendam heeft een vergunning verleend. De gemeente geeft hiermee toestemming voor het bouwen van 40 woningen i.h.k.v. Ontwikkeling Nassaustraat op de locatie Ten westen van de Nassaustraat te Hardinxveld-Giessen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Ten westen van de Nassaustraat te Hardinxveld-Giessendam. U kunt nu reageren als u het hier niet mee eens bent.</text:p>
            <text:p text:style-name="common-al"/>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8628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8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8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40 woningen i.h.k.v. Ontwikkeling Nassaustraat op de locatie Ten westen van de Nassaustraat te Hardinxveld-Giessendam zaaknummer 9003618814</meta:user-defined>
    <meta:user-defined meta:name="DCTERMS.W3CDTF/DCTERMS.available">2026-08-14</meta:user-defined>
    <meta:user-defined meta:name="DCTERMS.W3CDTF/OVERHEIDop.jaargang">2026</meta:user-defined>
    <meta:user-defined meta:name="OVERHEIDop.publicationIssue">386286</meta:user-defined>
    <meta:user-defined meta:name="OVERHEIDop.GmbID/DC.identifier">gmb-2026-386286</meta:user-defined>
    <meta:user-defined meta:name="OVERHEIDop.versieInformatie"/>
  </office:meta>
</office:document-meta>
</file>