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nieuwbouwen van een bedrijfspand op de locatie Heliotroopring 400, 410 , 420 en 600 te Dordrecht zaaknummer 900367231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nieuwbouwen van een bedrijfspand op de locatie Heliotroopring 400, 410 , 420 en 60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21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62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nieuwbouwen van een bedrijfspand op de locatie Heliotroopring 400, 410 , 420 en 600 te Dordrecht zaaknummer 9003672317</meta:user-defined>
    <meta:user-defined meta:name="DCTERMS.W3CDTF/DCTERMS.available">2026-08-14</meta:user-defined>
    <meta:user-defined meta:name="DCTERMS.W3CDTF/OVERHEIDop.jaargang">2026</meta:user-defined>
    <meta:user-defined meta:name="OVERHEIDop.publicationIssue">386285</meta:user-defined>
    <meta:user-defined meta:name="OVERHEIDop.GmbID/DC.identifier">gmb-2026-386285</meta:user-defined>
    <meta:user-defined meta:name="OVERHEIDop.versieInformatie"/>
  </office:meta>
</office:document-meta>
</file>