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oprichten van een woning vlakbij Doggersvaart 4B (perceel C14609), Doggersvaart 4B 1784PE Den Helder, [Den Helder C 14609 ] Den Helder C 14609</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Doggersvaart 4B 1784PE Den Helder, [Den Helder C 14609 ] Den Helder C 14609 , oprichten van een woning vlakbij Doggersvaart 4B (perceel C14609)</text:p>
            <text:p text:style-name="common-al">Verzenddatum: 12-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628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5-0032</meta:user-defined>
    <meta:user-defined meta:name="DCTERMS.abstract">oprichten van een woning vlakbij Doggersvaart 4B (perceel C14609)</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oprichten van een woning vlakbij Doggersvaart 4B (perceel C14609), Doggersvaart 4B 1784PE Den Helder, [Den Helder C 14609 ] Den Helder C 14609</meta:user-defined>
    <meta:user-defined meta:name="DCTERMS.W3CDTF/DCTERMS.available">2026-08-14</meta:user-defined>
    <meta:user-defined meta:name="DCTERMS.W3CDTF/OVERHEIDop.jaargang">2026</meta:user-defined>
    <meta:user-defined meta:name="OVERHEIDop.publicationIssue">386283</meta:user-defined>
    <meta:user-defined meta:name="OVERHEIDop.GmbID/DC.identifier">gmb-2026-386283</meta:user-defined>
    <meta:user-defined meta:name="OVERHEIDop.versieInformatie"/>
  </office:meta>
</office:document-meta>
</file>