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Verrenieuwstraat 7, 4301HX Zierikzee    - het aanbrengen van lichtreclam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aanbrengen van lichtreclameZaaknummer: 1725682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62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25785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Verrenieuwstraat 7, 4301HX Zierikzee    - het aanbrengen van lichtreclameAanvr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77</meta:user-defined>
    <meta:user-defined meta:name="OVERHEIDop.GmbID/DC.identifier">gmb-2026-386277</meta:user-defined>
    <meta:user-defined meta:name="OVERHEIDop.versieInformatie"/>
  </office:meta>
</office:document-meta>
</file>