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Dotterbloemstraat 2, Nieuw-Vennep - Realiseren Pakketautomaat - PostNL Customer Excellence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PostNL Pakketautomaat</text:p>
            <text:p text:style-name="common-al">Aanvrager: PostNL Customer Excellence B.V.</text:p>
            <text:p text:style-name="common-al">Zaaknummer: OD2026-0035454</text:p>
            <text:p text:style-name="common-al">DSO nummer: 2026060201349</text:p>
            <text:p text:style-name="common-al">Ontvangstdatum aanvraag: 02-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62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5454</meta:user-defined>
    <meta:user-defined meta:name="DCTERMS.abstract">het realiseren van een PostNL Pakketautomaat</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Dotterbloemstraat 2, Nieuw-Vennep - Realiseren Pakketautomaat - PostNL Customer Excellence B.V.</meta:user-defined>
    <meta:user-defined meta:name="DCTERMS.W3CDTF/DCTERMS.available">2026-08-14</meta:user-defined>
    <meta:user-defined meta:name="DCTERMS.W3CDTF/OVERHEIDop.jaargang">2026</meta:user-defined>
    <meta:user-defined meta:name="OVERHEIDop.publicationIssue">386275</meta:user-defined>
    <meta:user-defined meta:name="OVERHEIDop.GmbID/DC.identifier">gmb-2026-386275</meta:user-defined>
    <meta:user-defined meta:name="OVERHEIDop.versieInformatie"/>
  </office:meta>
</office:document-meta>
</file>