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ijkeeplein 17, 3191 VD,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1-07-2026</text:span> een aanvraag voor een omgevingsvergunning, met kenmerk <text:span text:style-name="nadrukvet">Z2026-010708</text:span>/<text:span text:style-name="nadrukvet">2026073101001</text:span>, heeft ontvangen voor de Bouwactiviteit (omgevingsplan), Bouwactiviteit (technisch), Buitenplanse activiteit (BOPA). <text:span text:style-name="nadrukcur">(Grondslag: Omgevingswet, artikel 5.1)</text:span></text:p>
            <text:p text:style-name="common-al">De aanvraag betreft het wijzigen van de functie van het pand aan de Rijkeeplein 17 te Hoogvliet van detailhandel naar sportfunctie plus het aanbrengen van reclame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27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708</meta:user-defined>
    <meta:user-defined meta:name="DCTERMS.abstract">het wijzigen van de functie van het pand aan de Rijkeeplein 17 te Hoogvliet van detailhandel naar sportfunctie plus het plaatsen van 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ijkeeplein 17, 3191 VD, Hoogvliet Rot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73</meta:user-defined>
    <meta:user-defined meta:name="OVERHEIDop.GmbID/DC.identifier">gmb-2026-386273</meta:user-defined>
    <meta:user-defined meta:name="OVERHEIDop.versieInformatie"/>
  </office:meta>
</office:document-meta>
</file>