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Guntersteinweg 6, 2531 RH 's-Gravenhage, Guntersteinweg 12 3, 2531 RH 's-Gravenhage, Guntersteinweg 12 4, 2531 RH 's-Gravenhage, Guntersteinweg 10 12, 2531 RH 's-Gravenhage, Guntersteinw</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de panden Guntersteinweg 6 t/m 6-14, 8 t/m 8-14, 10 t/m 10-14, 12 t/m 12-9</text:span>
          </text:p>
            <text:p text:style-name="common-al">
            <text:span text:style-name="nadrukvet">
              <text:span text:style-name="nadrukcur"/>
            </text:span>
          </text:p>
            <text:p text:style-name="common-al">
            <text:span text:style-name="nadrukvet">
              <text:span text:style-name="nadrukcur">Ons kenmerk: </text:span>
            </text:span>VTH2026-66541</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Guntersteinweg 6, 2531 RH 's-Gravenhage, Guntersteinweg 12 3, 2531 RH 's-Gravenhage, Guntersteinweg 12 4, 2531 RH 's-Gravenhage, Guntersteinweg 10 12, 2531 RH 's-Gravenhage, Guntersteinweg 8 14, 2531 RH 's-Gravenhage, Guntersteinweg 12 6, 2531 RH 's-Gravenhage, Guntersteinweg 6 1, 2531 RH 's-Gravenhage, Guntersteinweg 12, 2531 RH 's-Gravenhage, Guntersteinweg 6 10, 2531 RH 's-Gravenhage, Guntersteinweg 8, 2531 RH 's-Gravenhage, Guntersteinweg 10, 2531 RH 's-Gravenhage, Guntersteinweg 12 2, 2531 RH 's-Gravenhage, Guntersteinweg 12 8, 2531 RH 's-Gravenhage, Guntersteinweg 6 13, 2531 RH 's-Gravenhage, Guntersteinweg 8 1, 2531 RH 's-Gravenhage, Guntersteinweg 6 12, 2531 RH 's-Gravenhage, Guntersteinweg 8 13, 2531 RH 's-Gravenhage, Guntersteinweg 8 11, 2531 RH 's-Gravenhage, Guntersteinweg 10 1, 2531 RH 's-Gravenhage, Guntersteinweg 8 10, 2531 RH 's-Gravenhage, Guntersteinweg 12 7, 2531 RH 's-Gravenhage, Guntersteinweg 12 1, 2531 RH 's-Gravenhage, Guntersteinweg 10 11, 2531 RH 's-Gravenhage, Guntersteinweg 8 12, 2531 RH 's-Gravenhage, Guntersteinweg 6 14, 2531 RH 's-Gravenhage, Guntersteinweg 10 10, 2531 RH 's-Gravenhage, Guntersteinweg 10 13, 2531 RH 's-Gravenhage, Guntersteinweg 12 9, 2531 RH 's-Gravenhage, Guntersteinweg 10 14, 2531 RH 's-Gravenhage, Guntersteinweg 12 5, 2531 RH 's-Gravenhage, Guntersteinweg 6 11, 2531 RH 's-Gravenhage</text:p>
            <text:p text:style-name="common-al">
            
          </text:p>
            <text:p text:style-name="common-al">
            <text:span text:style-name="nadrukvet">
              <text:span text:style-name="nadrukcur">Ontvangstdatum aanvraag:</text:span>
            </text:span>
          </text:p>
            <text:p text:style-name="common-al">11-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627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7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7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541</meta:user-defined>
    <meta:user-defined meta:name="DCTERMS.abstract">het verwijderen van asbesthoudende materialen uit de panden Guntersteinweg 6 t/m 6-14, 8 t/m 8-14, 10 t/m 10-14, 12 t/m 12-9</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Meldingen - , Guntersteinweg 6, 2531 RH 's-Gravenhage, Guntersteinweg 12 3, 2531 RH 's-Gravenhage, Guntersteinweg 12 4, 2531 RH 's-Gravenhage, Guntersteinweg 10 12, 2531 RH 's-Gravenhage, Guntersteinw</meta:user-defined>
    <meta:user-defined meta:name="DCTERMS.W3CDTF/DCTERMS.available">2026-08-14</meta:user-defined>
    <meta:user-defined meta:name="DCTERMS.W3CDTF/OVERHEIDop.jaargang">2026</meta:user-defined>
    <meta:user-defined meta:name="OVERHEIDop.publicationIssue">386271</meta:user-defined>
    <meta:user-defined meta:name="OVERHEIDop.GmbID/DC.identifier">gmb-2026-386271</meta:user-defined>
    <meta:user-defined meta:name="OVERHEIDop.versieInformatie"/>
  </office:meta>
</office:document-meta>
</file>