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59008983i3bab3032-f137-4dd2-9be7-7f8b84237c0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Maxwellstraat 4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axwellstraat 42 (parkeervaknummer 12410748417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0.34905660377358mm"><draw:image xlink:href="Pictures/Afbeelding1659008983i3bab3032-f137-4dd2-9be7-7f8b84237c0f.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2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axwellstraat 42 - Maxwellstraat 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axwellstraat 42</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Maxwellstraat 42</meta:user-defined>
    <meta:user-defined meta:name="DCTERMS.W3CDTF/DCTERMS.available">2026-08-14</meta:user-defined>
    <meta:user-defined meta:name="DCTERMS.W3CDTF/OVERHEIDop.jaargang">2026</meta:user-defined>
    <meta:user-defined meta:name="OVERHEIDop.publicationIssue">386270</meta:user-defined>
    <meta:user-defined meta:name="OVERHEIDop.GmbID/DC.identifier">gmb-2026-386270</meta:user-defined>
    <meta:user-defined meta:name="OVERHEIDop.versieInformatie"/>
  </office:meta>
</office:document-meta>
</file>