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Nieuwe Spaarnwouderweg 20D, Vijfhuizen - Realiseren schuilstal</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schuilstal</text:p>
            <text:p text:style-name="common-al">Zaaknummer: OD2026-0035452</text:p>
            <text:p text:style-name="common-al">DSO nummer: 2026060201504</text:p>
            <text:p text:style-name="common-al">Ontvangstdatum aanvraag: 02-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626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6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6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5452</meta:user-defined>
    <meta:user-defined meta:name="DCTERMS.abstract">het realiseren van een schuilstal</meta:user-defined>
    <dc:language>nl</dc:language>
    <meta:user-defined meta:name="OVERHEIDop.locatietype/OVERHEIDop.gebiedsmarkering">Vlak</meta:user-defined>
    <meta:user-defined meta:name="DC.title">Aanvraag vergunning ontvangen - Nieuwe Spaarnwouderweg 20D, Vijfhuizen - Realiseren schuilstal</meta:user-defined>
    <meta:user-defined meta:name="DCTERMS.W3CDTF/DCTERMS.available">2026-08-14</meta:user-defined>
    <meta:user-defined meta:name="DCTERMS.W3CDTF/OVERHEIDop.jaargang">2026</meta:user-defined>
    <meta:user-defined meta:name="OVERHEIDop.publicationIssue">386268</meta:user-defined>
    <meta:user-defined meta:name="OVERHEIDop.GmbID/DC.identifier">gmb-2026-386268</meta:user-defined>
    <meta:user-defined meta:name="OVERHEIDop.versieInformatie"/>
  </office:meta>
</office:document-meta>
</file>