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e Roterij 22, 4328BA Burgh-Haamstede    - het vernieuwen van wasbox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nieuwen van wasboxenZaaknummer: 1725677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62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5783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e Roterij 22, 4328BA Burgh-Haamstede    - het vernieuwen van wasboxenAanvr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6</meta:user-defined>
    <meta:user-defined meta:name="OVERHEIDop.GmbID/DC.identifier">gmb-2026-386266</meta:user-defined>
    <meta:user-defined meta:name="OVERHEIDop.versieInformatie"/>
  </office:meta>
</office:document-meta>
</file>