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Zandpad 105, 3621NH Breukelen - functiewijziging van garage naar Airbnb en kantoorfunctie en wijzigingen 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functiewijziging van garage naar Airbnb en kantoorfunctie en wijzigingen gevel op de locatie Zandpad 105, 3621NH Breukelen.</text:p>
            <text:p text:style-name="common-al">Datum besluit: 11 augustus 2026</text:p>
            <text:p text:style-name="common-al">Zaaknummer: Z2026-00001168</text:p>
            <text:p text:style-name="common-al">U kunt bezwaar maken tot en met 23 september 2026</text:p>
            <text:p text:style-name="common-al">
            <text:span text:style-name="nadrukvet">Inzien</text:span>
          </text:p>
            <text:p text:style-name="common-al">U kunt de documenten met zaaknummer Z2026-00001168 tot 23 september 2026 inzien. Dit kan via de knop 'Bekijk documenten' aan de linkerkant van deze pagina, onder het kopje 'Extra informatie'. U kunt ook de link jeleefomgeving.nl/inzien/823214527/4db9355f-9dc1-44d4-ad86-118eb6676139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3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62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68</meta:user-defined>
    <meta:user-defined meta:name="DCTERMS.abstract">Betreft: Beschikking op aanvraag op locatie Zandpad 105, 3621NH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Zandpad 105, 3621NH Breukelen - functiewijziging van garage naar Airbnb en kantoorfunctie en wijzigingen gevel</meta:user-defined>
    <meta:user-defined meta:name="OVERHEIDop.datumEindeReactietermijn">2026-09-23</meta:user-defined>
    <meta:user-defined meta:name="OVERHEIDop.terinzageleggingBG">https://jeleefomgeving.nl/inzien/823214527/4db9355f-9dc1-44d4-ad86-118eb667613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5</meta:user-defined>
    <meta:user-defined meta:name="OVERHEIDop.GmbID/DC.identifier">gmb-2026-386265</meta:user-defined>
    <meta:user-defined meta:name="OVERHEIDop.versieInformatie"/>
  </office:meta>
</office:document-meta>
</file>