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aanbouw aan een opslagloods, Rijksstraatweg 20, 3545NA Utrecht, GU-Z2026-00544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ksstraatweg 20, 3545NA Utrecht</text:p>
            <text:p text:style-name="common-al">GU-Z2026-0054473</text:p>
            <text:p text:style-name="common-al">Toelichting: het bouwen van een aanbouw aan een opslagloods</text:p>
            <text:p text:style-name="common-al">Datum besluit: 11 augustus 2026</text:p>
            <text:p text:style-name="common-al">Einddatum bezwaartermijn: 22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626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4473</meta:user-defined>
    <meta:user-defined meta:name="DCTERMS.abstract">Toelichting: het bouwen van een aanbouw aan een opslagloods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aanbouw aan een opslagloods, Rijksstraatweg 20, 3545NA Utrecht, GU-Z2026-005447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60</meta:user-defined>
    <meta:user-defined meta:name="OVERHEIDop.GmbID/DC.identifier">gmb-2026-386260</meta:user-defined>
    <meta:user-defined meta:name="OVERHEIDop.versieInformatie"/>
  </office:meta>
</office:document-meta>
</file>