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teeltondersteunende voorziening t.b.v. de opkweek van zaailingen op de locatie Lange Dreef 35 te Culemborg zaaknummer ODR2607014</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plaatsen van teeltondersteunende voorziening t.b.v. de opkweek van zaailingen aan de Lange Dreef 35 te Culemborg.</text:p>
            <text:p text:style-name="common-al">Bij deze vergunning is afgeweken van het omgevingspla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1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62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teeltondersteunende voorziening t.b.v. de opkweek van zaailingen op de locatie Lange Dreef 35 te Culemborg zaaknummer ODR2607014</meta:user-defined>
    <meta:user-defined meta:name="DCTERMS.W3CDTF/DCTERMS.available">2026-08-14</meta:user-defined>
    <meta:user-defined meta:name="DCTERMS.W3CDTF/OVERHEIDop.jaargang">2026</meta:user-defined>
    <meta:user-defined meta:name="OVERHEIDop.publicationIssue">386259</meta:user-defined>
    <meta:user-defined meta:name="OVERHEIDop.GmbID/DC.identifier">gmb-2026-386259</meta:user-defined>
    <meta:user-defined meta:name="OVERHEIDop.versieInformatie"/>
  </office:meta>
</office:document-meta>
</file>