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bouwen van een carport op de locatie Boomgaard 1 te Maasbommel zaaknummer ODR2608888</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bouwen van een carport aan de Boomgaard 1 te Maasbom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8 juni 2026. De gemeente neemt daarover waarschijnlijk 13 augustus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8625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bouwen van een carport op de locatie Boomgaard 1 te Maasbommel zaaknummer ODR2608888</meta:user-defined>
    <meta:user-defined meta:name="DCTERMS.W3CDTF/DCTERMS.available">2026-08-14</meta:user-defined>
    <meta:user-defined meta:name="DCTERMS.W3CDTF/OVERHEIDop.jaargang">2026</meta:user-defined>
    <meta:user-defined meta:name="OVERHEIDop.publicationIssue">386258</meta:user-defined>
    <meta:user-defined meta:name="OVERHEIDop.GmbID/DC.identifier">gmb-2026-386258</meta:user-defined>
    <meta:user-defined meta:name="OVERHEIDop.versieInformatie"/>
  </office:meta>
</office:document-meta>
</file>