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bouwen van een tuinhuisje op de locatie het Zand 47 te Beneden-Leeuwen zaaknummer ODR2611444</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aanvraag voor een omgevingsvergunning ontvangen. De vergunning is aangevraagd voor het bouwen van een tuinhuisje aan de het Zand 47 te Beneden-Leeuw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6 augustus 2026. De gemeente neemt daarover waarschijnlijk 1 okto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6254</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4</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254</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het bouwen van een tuinhuisje op de locatie het Zand 47 te Beneden-Leeuwen zaaknummer ODR2611444</meta:user-defined>
    <meta:user-defined meta:name="DCTERMS.W3CDTF/DCTERMS.available">2026-08-14</meta:user-defined>
    <meta:user-defined meta:name="DCTERMS.W3CDTF/OVERHEIDop.jaargang">2026</meta:user-defined>
    <meta:user-defined meta:name="OVERHEIDop.publicationIssue">386254</meta:user-defined>
    <meta:user-defined meta:name="OVERHEIDop.GmbID/DC.identifier">gmb-2026-386254</meta:user-defined>
    <meta:user-defined meta:name="OVERHEIDop.versieInformatie"/>
  </office:meta>
</office:document-meta>
</file>