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airco-unit op de dakkapel aan de voor- en achterzijde op het perceel Beatrijspad 15, 3813 DL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igering omgevingsvergunning voor het plaatsen van een airco-unit op de dakkapel aan de voor- en achterzijde op het perceel Beatrijspad 15, 3813 DL Amersfoort</text:span>
          </text:p>
            <text:p text:style-name="common-al">De Gemeente Amersfoort heeft op 12-08-2026 een omgevingsvergunning geweigerd voor het plaatsen van een airco-unit op de dakkapel aan de voor- en achterzijde op het perceel Beatrijspad 15, 3813 DL Amersfoort, met kenmerk CLZ-0003514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2-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625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5148</meta:user-defined>
    <dc:language>nl</dc:language>
    <meta:user-defined meta:name="OVERHEIDop.locatietype/OVERHEIDop.gebiedsmarkering">Punt</meta:user-defined>
    <meta:user-defined meta:name="DC.title">Verleende omgevingsvergunning voor het plaatsen van een airco-unit op de dakkapel aan de voor- en achterzijde op het perceel Beatrijspad 15, 3813 DL Amersfoort</meta:user-defined>
    <meta:user-defined meta:name="DCTERMS.W3CDTF/DCTERMS.available">2026-08-14</meta:user-defined>
    <meta:user-defined meta:name="DCTERMS.W3CDTF/OVERHEIDop.jaargang">2026</meta:user-defined>
    <meta:user-defined meta:name="OVERHEIDop.publicationIssue">386250</meta:user-defined>
    <meta:user-defined meta:name="OVERHEIDop.GmbID/DC.identifier">gmb-2026-386250</meta:user-defined>
    <meta:user-defined meta:name="OVERHEIDop.versieInformatie"/>
  </office:meta>
</office:document-meta>
</file>