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tijdelijk afwijken van de regels in het omgevingsplan voor het organiseren van een kermis in de openbare ruimte vlakbij Heiligharn 240 t/m 374 (even) en Baljuwstraat 376 t/m 420 (perceel K4614) in Den H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in de openbare ruimte vlakbij Heiligharn 240 t/m 374 (even) en Baljuwstraat 376 t/m 420 (perceel K4614) in Den Helder, tijdelijk afwijken van de regels in het omgevingsplan voor het organiseren van een kermis</text:p>
            <text:p text:style-name="common-al">Datum ontvangst: 10-08-2026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8624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8-0019</meta:user-defined>
    <meta:user-defined meta:name="DCTERMS.abstract">tijdelijk afwijken van de regels in het omgevingsplan voor het organiseren van een kermis in de openbare ruimte (locatie zie memo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tijdelijk afwijken van de regels in het omgevingsplan voor het organiseren van een kermis in de openbare ruimte vlakbij Heiligharn 240 t/m 374 (even) en Baljuwstraat 376 t/m 420 (perceel K4614) in Den Helde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47</meta:user-defined>
    <meta:user-defined meta:name="OVERHEIDop.GmbID/DC.identifier">gmb-2026-386247</meta:user-defined>
    <meta:user-defined meta:name="OVERHEIDop.versieInformatie"/>
  </office:meta>
</office:document-meta>
</file>