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Revaleiland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Verleend: het houden van evenement Upload_Eindfeest Houthavens ter hoogte van Revaleiland 1 in Amsterdam</text:p>
            <text:p text:style-name="common-al">Toelichting locatie: Op het gras van Houthavenpark ten hoogte van:
Revaleiland 1, 1014 ZG Amsterdam</text:p>
            <text:p text:style-name="common-al">Datum van: 06-09-2026</text:p>
            <text:p text:style-name="common-al">Datum t/m: 06-09-2026</text:p>
            <text:p text:style-name="common-al">Tijd van: 13:00</text:p>
            <text:p text:style-name="common-al">Tijd tot: 18:30</text:p>
            <text:p text:style-name="common-al">Bezoekers drukste moment: 490</text:p>
            <text:p text:style-name="common-al">Activiteiten: Het is een gezellig feest voor de buurt ter viering van het feit dat de Houthavens eindelijk af is. Je kunt van de waterslide, in de zweefmolen, meedoen aan circusactiviteiten, boulderen, een ritje maken met de kindertrein door de Houthavens, waterfi</text:p>
            <text:p text:style-name="common-al">Verzonden naar aanvrager op: 11-08-2026</text:p>
            <text:p text:style-name="common-al">Kenmerk gemeente: Z/26/3124933</text:p>
            <text:p text:style-name="common-al"/>
            <text:p text:style-name="common-al">Het besluit en bijbehorende stukken kunt u per e-mail ontvangen. Stuur een e-mail naar 
  <text:a xlink:href="mailto:vergunningenevenementen.sdw@amsterdam.nl?Subject=Dossier Z/26/3124933" xlink:type="simple">vergunningenevenementen.sdw@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2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4933</meta:user-defined>
    <meta:user-defined meta:name="DCTERMS.abstract">Verleend: evenementenvergunning ter hoogte van adres Revaleiland 1 in Amsterdam</meta:user-defined>
    <dc:language>nl</dc:language>
    <meta:user-defined meta:name="OVERHEIDop.locatietype/OVERHEIDop.gebiedsmarkering">Punt</meta:user-defined>
    <meta:user-defined meta:name="DC.title">Besluit evenementenvergunning Verleend ter hoogte van Revaleiland 1 in Amsterdam</meta:user-defined>
    <meta:user-defined meta:name="DCTERMS.W3CDTF/DCTERMS.available">2026-08-14</meta:user-defined>
    <meta:user-defined meta:name="DCTERMS.W3CDTF/OVERHEIDop.jaargang">2026</meta:user-defined>
    <meta:user-defined meta:name="OVERHEIDop.publicationIssue">386241</meta:user-defined>
    <meta:user-defined meta:name="OVERHEIDop.GmbID/DC.identifier">gmb-2026-386241</meta:user-defined>
    <meta:user-defined meta:name="OVERHEIDop.versieInformatie"/>
  </office:meta>
</office:document-meta>
</file>