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Van Beuningenstraat ter hoogte van nummer: 49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71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81</meta:user-defined>
    <meta:user-defined meta:name="DCTERMS.abstract">Filmen,Van Beuningenstraat 49 1051XD, 20260817, Van Beuningenstraat ter hoogte van nummer: 49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4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0</meta:user-defined>
    <meta:user-defined meta:name="OVERHEIDop.GmbID/DC.identifier">gmb-2026-386220</meta:user-defined>
    <meta:user-defined meta:name="OVERHEIDop.versieInformatie"/>
  </office:meta>
</office:document-meta>
</file>