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trawinskylaa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Zuidas Sleep Out by WTC Amsterdam ter hoogte van Strawinskylaan 1 in Amsterdam</text:p>
            <text:p text:style-name="common-al">Datum van: 29-10-2026</text:p>
            <text:p text:style-name="common-al">Datum t/m: 30-10-2026</text:p>
            <text:p text:style-name="common-al">Tijd van: 20.00</text:p>
            <text:p text:style-name="common-al">Tijd tot: 07.30</text:p>
            <text:p text:style-name="common-al">Bezoekers drukste moment: 150</text:p>
            <text:p text:style-name="common-al">Activiteiten: De Zuidas Sleepout 2026 staat in het teken van bewustwording, verbinding en maatschappelijke impact. Door één nacht buiten te slapen in een Sheltersuit zetten deelnemers zich actief in tegen dak- en thuisloosheid, een probleem dat ook in Amsterdam st</text:p>
            <text:p text:style-name="common-al">Ontvangen op: 04-08-2026</text:p>
            <text:p text:style-name="common-al">Kenmerk gemeente: Z/26/316902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9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9024</meta:user-defined>
    <meta:user-defined meta:name="DCTERMS.abstract">Aanvraag voor een evenementenvergunning ter hoogte van adres Strawinskylaan 1 in Amsterdam</meta:user-defined>
    <dc:language>nl</dc:language>
    <meta:user-defined meta:name="OVERHEIDop.locatietype/OVERHEIDop.gebiedsmarkering">Punt</meta:user-defined>
    <meta:user-defined meta:name="DC.title">Aanvraag evenementenvergunning Strawinskylaan 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94</meta:user-defined>
    <meta:user-defined meta:name="OVERHEIDop.GmbID/DC.identifier">gmb-2026-386194</meta:user-defined>
    <meta:user-defined meta:name="OVERHEIDop.versieInformatie"/>
  </office:meta>
</office:document-meta>
</file>