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Constantijn Huygensstraat ter hoogte van nummer: 70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0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3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40</meta:user-defined>
    <meta:user-defined meta:name="DCTERMS.abstract">TVM 9 parkeervak,TVM stremmen,Tweede Constantijn Huygensstraat 70 H 1054CW, 20260819, 19-8-2026, Tweede Constantijn Huygensstraat ter hoogte van nummer: 70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7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88</meta:user-defined>
    <meta:user-defined meta:name="OVERHEIDop.GmbID/DC.identifier">gmb-2026-386188</meta:user-defined>
    <meta:user-defined meta:name="OVERHEIDop.versieInformatie"/>
  </office:meta>
</office:document-meta>
</file>