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6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Keizersgracht ter hoogte van nummer: 663 in Amsterdam</text:p>
            <text:p text:style-name="common-al">Looptijd :04-09-2026 t/m 07-09-2026</text:p>
            <text:p text:style-name="common-al">Verzonden naar aanvrager op: 11-08-2026</text:p>
            <text:p text:style-name="common-al">Kenmerk gemeente: Z/26/31627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79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4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791</meta:user-defined>
    <meta:user-defined meta:name="DCTERMS.abstract">City Swim Fietsen,TVM parkeervak,TVM stremmen,Object,Keizersgracht 663 1017DV, 20260904, Keizersgracht ter hoogte van nummer: 663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66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42</meta:user-defined>
    <meta:user-defined meta:name="OVERHEIDop.GmbID/DC.identifier">gmb-2026-386142</meta:user-defined>
    <meta:user-defined meta:name="OVERHEIDop.versieInformatie"/>
  </office:meta>
</office:document-meta>
</file>