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an Eeghenstraat 92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Allerzielen in het Vondelpark ter hoogte van Van Eeghenstraat 92-H in Amsterdam</text:p>
            <text:p text:style-name="common-al">Datum van: 02-11-2026</text:p>
            <text:p text:style-name="common-al">Datum t/m: 02-11-2026</text:p>
            <text:p text:style-name="common-al">Tijd van: 18.30</text:p>
            <text:p text:style-name="common-al">Tijd tot: 20.30</text:p>
            <text:p text:style-name="common-al">Bezoekers drukste moment: 400</text:p>
            <text:p text:style-name="common-al">Activiteiten: Een klein bootje met kaarsje op de vijver zetten ter nagedachtenis aan iemand die gemist wordt</text:p>
            <text:p text:style-name="common-al">Ontvangen op: 10-08-2026</text:p>
            <text:p text:style-name="common-al">Kenmerk gemeente: Z/26/317072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3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70725</meta:user-defined>
    <meta:user-defined meta:name="DCTERMS.abstract">Aanvraag voor een evenementenvergunning ter hoogte van adres Van Eeghenstraat 92-H in Amsterdam</meta:user-defined>
    <dc:language>nl</dc:language>
    <meta:user-defined meta:name="OVERHEIDop.locatietype/OVERHEIDop.gebiedsmarkering">Punt</meta:user-defined>
    <meta:user-defined meta:name="DC.title">Aanvraag evenementenvergunning Van Eeghenstraat 92-H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38</meta:user-defined>
    <meta:user-defined meta:name="OVERHEIDop.GmbID/DC.identifier">gmb-2026-386138</meta:user-defined>
    <meta:user-defined meta:name="OVERHEIDop.versieInformatie"/>
  </office:meta>
</office:document-meta>
</file>