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Leliedwars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erste Leliedwarsstraat ter hoogte van nummer: 13 in Amsterdam</text:p>
            <text:p text:style-name="common-al">Looptijd :20-08-2026 t/m 17-09-2026</text:p>
            <text:p text:style-name="common-al">Verzonden naar aanvrager op: 11-08-2026</text:p>
            <text:p text:style-name="common-al">Kenmerk gemeente: Z/26/3170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3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57</meta:user-defined>
    <meta:user-defined meta:name="DCTERMS.abstract">Object,Eerste Leliedwarsstraat 13 1015SZ, 20260820, Eerste Leliedwarsstraat ter hoogte van nummer: 13</meta:user-defined>
    <dc:language>nl</dc:language>
    <meta:user-defined meta:name="OVERHEIDop.locatietype/OVERHEIDop.gebiedsmarkering">Punt</meta:user-defined>
    <meta:user-defined meta:name="DC.title">Besluit apv vergunning Verleend - Eerste Leliedwarsstraat ter hoogte van nummer: 1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6</meta:user-defined>
    <meta:user-defined meta:name="OVERHEIDop.GmbID/DC.identifier">gmb-2026-386116</meta:user-defined>
    <meta:user-defined meta:name="OVERHEIDop.versieInformatie"/>
  </office:meta>
</office:document-meta>
</file>