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Stationsweg 13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Aanvraag voor het mogen houden van evenement Pakjesbootdagen Weesp 2026 ter hoogte van Stationsweg 13 in </text:p>
            <text:p text:style-name="common-al">Datum van: 02-12-2026</text:p>
            <text:p text:style-name="common-al">Datum t/m: 05-12-2026</text:p>
            <text:p text:style-name="common-al">Tijd van: 13:00</text:p>
            <text:p text:style-name="common-al">Tijd tot: 18:00</text:p>
            <text:p text:style-name="common-al">Bezoekers drukste moment: 100</text:p>
            <text:p text:style-name="common-al">Activiteiten: Kinderen maken onder begeleiding een rondleiding over de Stoomboot van Sinterklaas. Ze bezoeken de kombuis, pakjeskamer, pakjesruim en de werkkamer van Sinterklaas.</text:p>
            <text:p text:style-name="common-al">Ontvangen op: 09-07-2026</text:p>
            <text:p text:style-name="common-al">Kenmerk gemeente: Z/26/3159220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0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0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0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59220</meta:user-defined>
    <meta:user-defined meta:name="DCTERMS.abstract">Aanvraag voor een evenementenvergunning ter hoogte van adres Stationsweg 13 in </meta:user-defined>
    <dc:language>nl</dc:language>
    <meta:user-defined meta:name="OVERHEIDop.locatietype/OVERHEIDop.gebiedsmarkering">Punt</meta:user-defined>
    <meta:user-defined meta:name="DC.title">Aanvraag evenementenvergunning Stationsweg 13 i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04</meta:user-defined>
    <meta:user-defined meta:name="OVERHEIDop.GmbID/DC.identifier">gmb-2026-386104</meta:user-defined>
    <meta:user-defined meta:name="OVERHEIDop.versieInformatie"/>
  </office:meta>
</office:document-meta>
</file>