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riotteplein 4-H 1098N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gane grondvloer en het plaatsen van dakterrassen op de uitbouw</text:p>
            <text:p text:style-name="common-al">Zaakadres: Mariotteplein 4-H 1098NZ Amsterdam</text:p>
            <text:p text:style-name="common-al">Datum ontvangst: 02-07-2026</text:p>
            <text:p text:style-name="common-al">Zaaknummer: Z2026-029515</text:p>
            <text:p text:style-name="common-al">DSO-nummer: 202607020126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515</meta:user-defined>
    <meta:user-defined meta:name="DCTERMS.abstract">vervangen van de begane grondvloer en het plaatsen van dakterrassen op de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riotteplein 4-H 1098NZ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72</meta:user-defined>
    <meta:user-defined meta:name="OVERHEIDop.GmbID/DC.identifier">gmb-2026-386072</meta:user-defined>
    <meta:user-defined meta:name="OVERHEIDop.versieInformatie"/>
  </office:meta>
</office:document-meta>
</file>