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aringbuisdijk 12 1086V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groten van de tweede verdieping</text:p>
            <text:p text:style-name="common-al">Zaakadres: Haringbuisdijk 12 1086VA Amsterdam</text:p>
            <text:p text:style-name="common-al">Datum ontvangst: 01-07-2026</text:p>
            <text:p text:style-name="common-al">Zaaknummer: Z2026-028999</text:p>
            <text:p text:style-name="common-al">DSO-nummer: 202607010094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07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7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7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999</meta:user-defined>
    <meta:user-defined meta:name="DCTERMS.abstract">het vergroten van de tweede 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Haringbuisdijk 12 1086VA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6071</meta:user-defined>
    <meta:user-defined meta:name="OVERHEIDop.GmbID/DC.identifier">gmb-2026-386071</meta:user-defined>
    <meta:user-defined meta:name="OVERHEIDop.versieInformatie"/>
  </office:meta>
</office:document-meta>
</file>