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hogen van kap voorzijde en wijzigen gevels/brandscheidingen (legalisatie), Meerlandenweg 63, 1187Z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0 augustus 2026 een aanvraag voor een omgevingsvergunning ontvangen. De vergunning is aangevraagd voor het verhogen van kap voorzijde en wijzigen gevels/brandscheidingen (legalisatie) op locatie Meerlandenweg 63, 1187ZR Amstelveen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86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86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0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867</meta:user-defined>
    <meta:user-defined meta:name="DCTERMS.abstract">Betreft: aanvraag op locatie Meerlandenweg 63, 1187ZR Amstelveen</meta:user-defined>
    <dc:language>nl</dc:language>
    <meta:user-defined meta:name="OVERHEIDop.locatietype/OVERHEIDop.gebiedsmarkering">Vlak</meta:user-defined>
    <meta:user-defined meta:name="DC.title">Aanvraag omgevingsvergunning voor het verhogen van kap voorzijde en wijzigen gevels/brandscheidingen (legalisatie), Meerlandenweg 63, 1187ZR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63</meta:user-defined>
    <meta:user-defined meta:name="OVERHEIDop.GmbID/DC.identifier">gmb-2026-386063</meta:user-defined>
    <meta:user-defined meta:name="OVERHEIDop.versieInformatie"/>
  </office:meta>
</office:document-meta>
</file>