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puincontainer op een parkeerplaats van 21/9 t/m 30/9/26, Kostverlorenhof t.h.v. Eleanor Rooseveltlaan 2-110,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1 augustus 2026 een aanvraag voor een omgevingsvergunning ontvangen. De vergunning is aangevraagd voor het plaatsen van een puincontainer op een parkeerplaats van 21/9 t/m 30/9/26 op locatie Kostverlorenhof t.h.v. Eleanor Rooseveltlaan 2-110,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915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915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0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15</meta:user-defined>
    <meta:user-defined meta:name="DCTERMS.abstract">Betreft: aanvraag op locatie Kostverlorenhof t.h.v. Eleanor Rooseveltlaan 2-110, Amstelveen</meta:user-defined>
    <dc:language>nl</dc:language>
    <meta:user-defined meta:name="OVERHEIDop.locatietype/OVERHEIDop.gebiedsmarkering">Vlak</meta:user-defined>
    <meta:user-defined meta:name="DC.title">Aanvraag omgevingsvergunning voor het plaatsen van een puincontainer op een parkeerplaats van 21/9 t/m 30/9/26, Kostverlorenhof t.h.v. Eleanor Rooseveltlaan 2-110,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57</meta:user-defined>
    <meta:user-defined meta:name="OVERHEIDop.GmbID/DC.identifier">gmb-2026-386057</meta:user-defined>
    <meta:user-defined meta:name="OVERHEIDop.versieInformatie"/>
  </office:meta>
</office:document-meta>
</file>