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Dr. J.M. den Uylboulevard (ROZENBURG)</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Dr. J.M. den Uylboulevard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Dr. J.M. den Uylboulevard, ter hoogte van pandnummers 1-8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5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Dr. J.M. den Uylboulevard ter hoogte van pandnummers 1-8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Dr. J.M. den Uylboulevard (ROZENBURG)</meta:user-defined>
    <meta:user-defined meta:name="DCTERMS.W3CDTF/DCTERMS.available">2026-08-13</meta:user-defined>
    <meta:user-defined meta:name="DCTERMS.W3CDTF/OVERHEIDop.jaargang">2026</meta:user-defined>
    <meta:user-defined meta:name="OVERHEIDop.publicationIssue">386054</meta:user-defined>
    <meta:user-defined meta:name="OVERHEIDop.GmbID/DC.identifier">gmb-2026-386054</meta:user-defined>
    <meta:user-defined meta:name="OVERHEIDop.versieInformatie"/>
  </office:meta>
</office:document-meta>
</file>