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fietsenberging in de voortuin - Jan Steenlaan 20 2343SN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Jan Steenlaan 20 2343SN Oegstgeest - het plaatsen van een fietsenberging in de voortuin (11-08-2026/ Z/26/243627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860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3627</meta:user-defined>
    <meta:user-defined meta:name="DCTERMS.abstract">het plaatsen van een fietsenberging in de voo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fietsenberging in de voortuin - Jan Steenlaan 20 2343SN Oegstgee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42</meta:user-defined>
    <meta:user-defined meta:name="OVERHEIDop.GmbID/DC.identifier">gmb-2026-386042</meta:user-defined>
    <meta:user-defined meta:name="OVERHEIDop.versieInformatie"/>
  </office:meta>
</office:document-meta>
</file>