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peldoornselaan 258, 2573 LW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6024</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Apeldoornselaan 258, 2573 LW 's-Gravenhage</text:p>
            <text:p text:style-name="common-al">
            
          </text:p>
            <text:p text:style-name="common-al">
            <text:span text:style-name="nadrukvet">
              <text:span text:style-name="nadrukcur">Datum bekendmaking besluit:</text:span>
            </text:span> 06-08-2026</text:p>
            <text:p text:style-name="common-al">
            
          </text:p>
            <text:p text:style-name="common-al">
            <text:span text:style-name="nadrukvet">
              <text:span text:style-name="nadrukcur">Bij email van heeft de aanvrager verzocht de einddatum van de uitvoeringsperiode te wijzigen van 23 juni 2026 naar 21 oktober 2026 op 4 augustus 2026 heeft de wegbeheerder van stadsdeel Escamp aangegeven onder dezelfde voorwaarden akkoord te zijn met de wijziging van de uitvoeringsperiode. Onderstaand besluit is dan ook aangepast naar de gevraagde uitvoeringsperiode.</text:span>
            </text:span>
          </text:p>
            <text:p text:style-name="common-al">
            
          </text:p>
            <text:p text:style-name="common-al">Op 30 januari 2026 hebben wij uw aanvraag voor project wow-625480 ontvangen. U vraagt toestemming voor het leggen van glasvezelkabels en treffen van tijdelijke verkeersmaatregelen van 23 maart 2026 tot en met 23 juni 2026 op de locatie Apeldoornselaan 258 in Den Haag.</text:p>
            <text:p text:style-name="common-al">
            
          </text:p>
            <text:p text:style-name="common-al">
            <text:span text:style-name="nadrukvet">Verlenging beslistermijn</text:span>
          </text:p>
            <text:p text:style-name="common-al">Om een zorgvuldige afhandeling van de aanvraag te waarborgen hebben wij in de brief van 25 maart 2026 de beslistermijn op grond van artikel 4:14 lid 1 van het Algemene wet Bestuursrecht</text:p>
            <text:p text:style-name="common-al">(Awb) verlengd tot en met 21 mei 2026.</text:p>
            <text:p text:style-name="common-al">
            
          </text:p>
            <text:p text:style-name="common-al">
            <text:span text:style-name="nadrukvet">Ons besluit: u krijgt toestemming.</text:span>
          </text:p>
            <text:p text:style-name="common-al">De wegbeheerder van het stadsdeel Escamp heeft geen bezwaar tegen uw aanvraag. Wij zien ook geen reden om de aanvraag te weigeren. Daarom beoordelen wij uw aanvraag positief. U krijgt toestemming om glasvezelkabels aan te leggen. En om verkeersmaatregelen te nemen (volgens bijgevoegde tekeningen, in bijlage 3).</text:p>
            <text:p text:style-name="common-al">
            
          </text:p>
            <text:p text:style-name="common-al">•	Werkzaamheden: het leggen van glasvezelkabels.</text:p>
            <text:p text:style-name="common-al">•	Locatie: Apeldoornselaan 258.  </text:p>
            <text:p text:style-name="common-al">•	Geldig: van 6 mei 2026 tot 21 okto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span text:style-name="nadrukvet"/>
          </text:p>
            <text:p text:style-name="common-al">
            <text:span text:style-name="nadrukvet">Bijlage 1</text:span>
          </text:p>
            <text:p text:style-name="common-al">
            
          </text:p>
            <text:p text:style-name="common-al">
            <text:span text:style-name="nadrukvet">Waaraan is uw aanvraag getoetst?</text:span>
          </text:p>
            <text:p text:style-name="common-al">•	Artikel 2:11 lid 7 van de Algemene Plaatselijke Verordening (APV)</text:p>
            <text:p text:style-name="common-al">•	Artikelen 2:10A lid 1 en 2:11 lid 1 APV</text:p>
            <text:p text:style-name="common-al">
            
          </text:p>
            <text:p text:style-name="common-al">Beoordeling:</text:p>
            <text:p text:style-name="common-al">De aanvraag is getoetst zoals hierboven aangegeven. Wij hebben de aanvraag op 3 maart 2026 voor advies voorgelegd aan de wegbeheerder van het stadsdeel Escamp.</text:p>
            <text:p text:style-name="common-al">
            
          </text:p>
            <text:p text:style-name="common-al">In het advies van 4 mei 2026 adviseert de wegbeheerder akkoord onder voorwaarden over het leggen van glasvezelkabels en treffen van tijdelijke verkeersmaatregelen op de locatie Apeldoornselaan 258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in de buurt over de werkzaamheden. Doe dit met een bewonersbrief. Plaats ook de bewonersbrief in LTC ten minste 3 dagen van tevoren incl. TVM-afzetting. Check in LTC voor afstemming met omliggende projecten.</text:p>
            <text:p text:style-name="common-al">•	Beoogd is om te werken tot en met de (verwachte) einddatum 23 juni 2026. Let op er komen in dit gebied rioleringswerkzaamheden (VTH2026-50515) aan. Het is dus noodzaak dat uw werkzaamheden voor deze rioleringswerkzaamheden uitgevoerd zijn.</text:p>
            <text:p text:style-name="common-al">•	Houdt ten minste 2,50 meter trottoir beschikbaar in het winkelgedeelte voor winkelend publiek. Geen parkerende werkbusjes parkeren op het trottoir.</text:p>
            <text:p text:style-name="common-al">•	Uiterlijk iedere vrijdag voor 14.00 uur de restmaterialen en afval afvoeren naar erkende verwerker en terrein schoon en netjes achterlaten.</text:p>
            <text:p text:style-name="common-al">•	Het project streeft er naar in verband met de hoge parkeerdruk zoveel mogelijk parkeervakken beschikbaar te houden voor de buurt.</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is assistent-wegbeheerder van het stadsdeel Escamp: Geanonimiseerd</text:p>
            <text:p text:style-name="common-al">
            <text:span text:style-name="nadrukvet"> </text:span>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60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6024</meta:user-defined>
    <meta:user-defined meta:name="DCTERMS.abstract">het leggen van glasvezelkabels en treffen van tijdelijke verkeersmaatregelen van 23-05-2026 t/m 23-06-2026, ter hoogte van locatie Apeldoornselaan 258</meta:user-defined>
    <dc:language>nl</dc:language>
    <meta:user-defined meta:name="OVERHEIDop.locatietype/OVERHEIDop.gebiedsmarkering">Punt</meta:user-defined>
    <meta:user-defined meta:name="DC.title">APV vergunning - Besluiten, Apeldoornselaan 258, 2573 LW 's-Gravenhage</meta:user-defined>
    <meta:user-defined meta:name="OVERHEIDop.datumEindeReactietermijn">2026-09-17</meta:user-defined>
    <meta:user-defined meta:name="OVERHEIDop.terinzageleggingBG">https://www.digitale-inzage.nl/Den%20Haag/dossier/uCDVGW_xNEmPk43DN-FTCA</meta:user-defined>
    <meta:user-defined meta:name="DCTERMS.W3CDTF/DCTERMS.available">2026-08-13</meta:user-defined>
    <meta:user-defined meta:name="DCTERMS.W3CDTF/OVERHEIDop.jaargang">2026</meta:user-defined>
    <meta:user-defined meta:name="OVERHEIDop.publicationIssue">386038</meta:user-defined>
    <meta:user-defined meta:name="OVERHEIDop.GmbID/DC.identifier">gmb-2026-386038</meta:user-defined>
    <meta:user-defined meta:name="OVERHEIDop.versieInformatie"/>
  </office:meta>
</office:document-meta>
</file>