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1e Pijnackerstraat 84B 3035GT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0-07-2026</text:span> een aanvraag voor een omgevingsvergunning, met kenmerk <text:span text:style-name="nadrukvet">Z2026-010017</text:span>/<text:span text:style-name="nadrukvet">2026072000978</text:span>, heeft ontvangen voor de Bouwactiviteit (omgevingsplan), Bouwactiviteit (technisch). <text:span text:style-name="nadrukcur">(Grondslag: Omgevingswet, artikel 5.1)</text:span></text:p>
            <text:p text:style-name="common-al">De aanvraag betreft de transformatie van de bedrijfsruimte naar 2 woningen, het verdiepen van het souterrain en het aanpassen van de begane grond vloer op de locatie 1e Pijnackerstraat 84B 3035GT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603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3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3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017</meta:user-defined>
    <meta:user-defined meta:name="DCTERMS.abstract">de transformatie van de bedrijfsruimte naar 2 woningen, het verdiepen van het souterrain en het aanpassen van de begane grond vloe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1e Pijnackerstraat 84B 3035GT Rot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6033</meta:user-defined>
    <meta:user-defined meta:name="OVERHEIDop.GmbID/DC.identifier">gmb-2026-386033</meta:user-defined>
    <meta:user-defined meta:name="OVERHEIDop.versieInformatie"/>
  </office:meta>
</office:document-meta>
</file>