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est Hof van Twente 11-08-2026 Melding milieubelastendeactiviteit, Dammaten 26 7472DJ 8, Ambachtsweg 1 7471HB Goor, Dammaten 26 7472DJ Goo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activiteitenbesluit</text:p>
            <text:p text:style-name="common-al">
            <text:span text:style-name="nadrukvet">Kenmerk:</text:span> 00001108282</text:p>
            <text:p text:style-name="common-al">
            <text:span text:style-name="nadrukvet">Datum afgehandeld:</text:span>
          </text:p>
            <text:p text:style-name="common-al">
            <text:span text:style-name="nadrukvet">Locatie:</text:span> Ambachtsweg 1 7471HB Goor, Dammaten 26 7472DJ Goor</text:p>
            <text:p text:style-name="common-al">
            <text:span text:style-name="nadrukvet">Projectomschrijving:</text:span> Dammaten 26 7472DJ 8</text:p>
            <text:p text:style-name="common-al">De meldingen liggen niet ter inzage. Tegen de melding bestaat geen mogelijkheid tot het indienen van bezwaar en/of beroep.</text:p>
            <text:p text:style-name="last-al">Als u informatie wenst over bovenstaande meldingen, kunt u deze digitaal opvragen via <text:a xlink:href="https://www.hofvantwente.nl/contact" xlink:type="simple">www.hofvantwente.nl/contact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38603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3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3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Hof van Twente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00001108282</meta:user-defined>
    <meta:user-defined meta:name="DCTERMS.abstract">Dammaten 26 7472DJ 8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Test Hof van Twente 11-08-2026 Melding milieubelastendeactiviteit, Dammaten 26 7472DJ 8, Ambachtsweg 1 7471HB Goor, Dammaten 26 7472DJ Goor</meta:user-defined>
    <meta:user-defined meta:name="DCTERMS.W3CDTF/DCTERMS.available">2026-08-13</meta:user-defined>
    <meta:user-defined meta:name="DCTERMS.W3CDTF/OVERHEIDop.jaargang">2026</meta:user-defined>
    <meta:user-defined meta:name="OVERHEIDop.externeBijlage">Hof van Twente_202608_GFO_ZAKEN_946006_ae301753...|exb-2026-28860</meta:user-defined>
    <meta:user-defined meta:name="OVERHEIDop.publicationIssue">386031</meta:user-defined>
    <meta:user-defined meta:name="OVERHEIDop.GmbID/DC.identifier">gmb-2026-386031</meta:user-defined>
    <meta:user-defined meta:name="OVERHEIDop.versieInformatie"/>
  </office:meta>
</office:document-meta>
</file>