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plaatsen van een dakkapel op het achterdakvlak van de woning, Drontermeer 12 2729PJ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11-08-2026 een besluit verzonden op de aanvraag met zaaknummer 2026-102754 voor het plaatsen van een dakkapel op het achterdakvlak van de woning op locatie Drontermeer 12 2729PJ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602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02754</meta:user-defined>
    <meta:user-defined meta:name="DCTERMS.abstract">het plaatsen van een dakkapel op het achterdakvlak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voor het plaatsen van een dakkapel op het achterdakvlak van de woning, Drontermeer 12 2729PJ Zoetermeer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28</meta:user-defined>
    <meta:user-defined meta:name="OVERHEIDop.GmbID/DC.identifier">gmb-2026-386028</meta:user-defined>
    <meta:user-defined meta:name="OVERHEIDop.versieInformatie"/>
  </office:meta>
</office:document-meta>
</file>