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ergweg 144B-02 3036BJ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6-07-2026</text:span> een aanvraag voor een omgevingsvergunning, met kenmerk <text:span text:style-name="nadrukvet">Z2026-009900</text:span>/<text:span text:style-name="nadrukvet">2026071602415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van 2 dakkapellen en een dakterras op de locatie Bergweg 144B-02 3036BJ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602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900</meta:user-defined>
    <meta:user-defined meta:name="DCTERMS.abstract">het realiseren van 2 dakkapellen en een dak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ergweg 144B-02 3036BJ Rot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27</meta:user-defined>
    <meta:user-defined meta:name="OVERHEIDop.GmbID/DC.identifier">gmb-2026-386027</meta:user-defined>
    <meta:user-defined meta:name="OVERHEIDop.versieInformatie"/>
  </office:meta>
</office:document-meta>
</file>