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Molenstraat 3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bben wij een aanvraag ontvangen voor het plaatsen van een noodlokaal en kantoorunit  op de locatie Molenstraat 3 in Rijssen. De aanvraag is geregistreerd onder zaaknummer Z2026-00002850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60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50</meta:user-defined>
    <meta:user-defined meta:name="DCTERMS.abstract">Molenstraat 3 in Rijssen, het plaatsen van een noodlokaal en kantoorunit </meta:user-defined>
    <dc:language>nl</dc:language>
    <meta:user-defined meta:name="OVERHEIDop.locatietype/OVERHEIDop.gebiedsmarkering">Vlak</meta:user-defined>
    <meta:user-defined meta:name="DC.title">Kennisgeving ontvangst aanvraag omgevingsvergunning (omgevingsplan) Molenstraat 3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023</meta:user-defined>
    <meta:user-defined meta:name="OVERHEIDop.GmbID/DC.identifier">gmb-2026-386023</meta:user-defined>
    <meta:user-defined meta:name="OVERHEIDop.versieInformatie"/>
  </office:meta>
</office:document-meta>
</file>