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, Evenemententerrein de Kuip aan de Bloemendalsweg te Deventer (164278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venter heeft op grond van artikel 2.1.2 sub e van de Verordening fysieke leefomgeving een aanvraag van Yalla Jordan ontvangen voor een incidentele standplaatsvergunning op 19 september 2026 plaatsvindend op evenemententerrein de Kuip aan de Bloemendalsweg te Devente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4278-2026 noemen? De aanvraag ligt van 13 augustus t/m 20 augustus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60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vraag standplaatsvergunning, Evenemententerrein de Kuip aan de Bloemendalsweg te Deventer (164278-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18</meta:user-defined>
    <meta:user-defined meta:name="OVERHEIDop.GmbID/DC.identifier">gmb-2026-386018</meta:user-defined>
    <meta:user-defined meta:name="OVERHEIDop.versieInformatie"/>
  </office:meta>
</office:document-meta>
</file>